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style:text-properties fo:font-weight="bold" style:font-weight-asian="bold" style:font-weight-complex="bold" style:text-underline-type="single" style:text-underline-style="solid" style:text-underline-width="auto" style:text-underline-mode="continuous"/>
    </style:style>
    <style:style style:name="P2" style:parent-style-name="Normal" style:family="paragraph">
      <style:paragraph-properties fo:text-align="justify"/>
      <style:text-properties fo:font-weight="bold" style:font-weight-asian="bold" style:font-weight-complex="bold"/>
    </style:style>
    <style:style style:name="P3" style:parent-style-name="Normal" style:family="paragraph">
      <style:paragraph-properties fo:text-align="justify"/>
    </style:style>
    <style:style style:name="P4" style:parent-style-name="Normal" style:family="paragraph">
      <style:paragraph-properties fo:text-align="justify"/>
    </style:style>
    <style:style style:name="P5" style:parent-style-name="Normal" style:family="paragraph">
      <style:paragraph-properties fo:text-align="justify"/>
      <style:text-properties fo:font-weight="bold" style:font-weight-asian="bold" style:font-weight-complex="bold"/>
    </style:style>
    <style:style style:name="P6" style:parent-style-name="Normal" style:family="paragraph">
      <style:paragraph-properties fo:text-align="justify"/>
      <style:text-properties fo:font-weight="bold" style:font-weight-asian="bold" style:font-weight-complex="bold"/>
    </style:style>
    <style:style style:name="P7" style:parent-style-name="Normal" style:family="paragraph">
      <style:paragraph-properties fo:text-align="justify"/>
    </style:style>
    <style:style style:name="P8" style:parent-style-name="Normal" style:family="paragraph">
      <style:paragraph-properties fo:text-align="justify"/>
      <style:text-properties fo:font-weight="bold" style:font-weight-asian="bold" style:font-weight-complex="bold"/>
    </style:style>
    <style:style style:name="P9" style:parent-style-name="Normal" style:family="paragraph">
      <style:paragraph-properties fo:text-align="justify"/>
    </style:style>
    <style:style style:name="P10" style:parent-style-name="Normal" style:list-style-name="LFO1" style:family="paragraph">
      <style:paragraph-properties fo:text-align="justify"/>
    </style:style>
    <style:style style:name="P11" style:parent-style-name="Normal" style:list-style-name="LFO1" style:family="paragraph">
      <style:paragraph-properties fo:text-align="justify"/>
    </style:style>
    <style:style style:name="P12" style:parent-style-name="Normal" style:list-style-name="LFO1" style:family="paragraph">
      <style:paragraph-properties fo:text-align="justify"/>
    </style:style>
    <style:style style:name="P13" style:parent-style-name="Normal" style:list-style-name="LFO1" style:family="paragraph">
      <style:paragraph-properties fo:text-align="justify"/>
    </style:style>
    <style:style style:name="P14" style:parent-style-name="Normal" style:family="paragraph">
      <style:paragraph-properties fo:text-align="justify"/>
    </style:style>
    <style:style style:name="P15" style:parent-style-name="Normal" style:family="paragraph">
      <style:paragraph-properties fo:text-align="justify"/>
      <style:text-properties fo:font-weight="bold" style:font-weight-asian="bold" style:font-weight-complex="bold"/>
    </style:style>
    <style:style style:name="P16" style:parent-style-name="Normal" style:family="paragraph">
      <style:paragraph-properties fo:text-align="justify"/>
    </style:style>
    <style:style style:name="P17" style:parent-style-name="Normal" style:family="paragraph">
      <style:paragraph-properties fo:text-align="justify"/>
    </style:style>
    <style:style style:name="P18" style:parent-style-name="Normal" style:family="paragraph">
      <style:paragraph-properties fo:text-align="justify"/>
      <style:text-properties fo:font-weight="bold" style:font-weight-asian="bold" style:font-weight-complex="bold"/>
    </style:style>
    <style:style style:name="P19" style:parent-style-name="Normal" style:family="paragraph">
      <style:paragraph-properties fo:text-align="justify"/>
      <style:text-properties fo:font-weight="bold" style:font-weight-asian="bold" style:font-weight-complex="bold"/>
    </style:style>
    <style:style style:name="P20" style:parent-style-name="Normal" style:family="paragraph">
      <style:paragraph-properties fo:text-align="justify"/>
      <style:text-properties fo:font-weight="bold" style:font-weight-asian="bold" style:font-weight-complex="bold"/>
    </style:style>
    <style:style style:name="P21" style:parent-style-name="Normal" style:list-style-name="LFO2" style:family="paragraph">
      <style:paragraph-properties fo:text-align="justify"/>
    </style:style>
    <style:style style:name="P22" style:parent-style-name="Normal" style:list-style-name="LFO2" style:family="paragraph">
      <style:paragraph-properties fo:text-align="justify"/>
    </style:style>
    <style:style style:name="P23" style:parent-style-name="Normal" style:family="paragraph">
      <style:paragraph-properties fo:text-align="justify"/>
      <style:text-properties fo:font-weight="bold" style:font-weight-asian="bold" style:font-weight-complex="bold"/>
    </style:style>
    <style:style style:name="P24" style:parent-style-name="Normal" style:list-style-name="LFO3" style:family="paragraph">
      <style:paragraph-properties fo:text-align="justify"/>
    </style:style>
    <style:style style:name="P25" style:parent-style-name="Normal" style:list-style-name="LFO3" style:family="paragraph">
      <style:paragraph-properties fo:text-align="justify"/>
    </style:style>
    <style:style style:name="P26" style:parent-style-name="Normal" style:list-style-name="LFO3" style:family="paragraph">
      <style:paragraph-properties fo:text-align="justify"/>
    </style:style>
    <style:style style:name="P27" style:parent-style-name="Normal" style:family="paragraph">
      <style:paragraph-properties fo:text-align="justify"/>
      <style:text-properties fo:font-weight="bold" style:font-weight-asian="bold" style:font-weight-complex="bold"/>
    </style:style>
    <style:style style:name="P28" style:parent-style-name="Normal" style:family="paragraph">
      <style:paragraph-properties fo:text-align="justify"/>
      <style:text-properties fo:font-weight="bold" style:font-weight-asian="bold" style:font-weight-complex="bold"/>
    </style:style>
    <style:style style:name="P29" style:parent-style-name="Normal" style:family="paragraph">
      <style:paragraph-properties fo:text-align="justify"/>
      <style:text-properties fo:font-weight="bold" style:font-weight-asian="bold" style:font-weight-complex="bold"/>
    </style:style>
    <style:style style:name="P30" style:parent-style-name="Normal" style:family="paragraph">
      <style:paragraph-properties fo:text-align="justify"/>
    </style:style>
    <style:style style:name="P31" style:parent-style-name="Normal" style:list-style-name="LFO4" style:family="paragraph">
      <style:paragraph-properties fo:text-align="justify"/>
    </style:style>
    <style:style style:name="P32" style:parent-style-name="Normal" style:list-style-name="LFO4" style:family="paragraph">
      <style:paragraph-properties fo:text-align="justify"/>
    </style:style>
    <style:style style:name="P33" style:parent-style-name="Normal" style:list-style-name="LFO4" style:family="paragraph">
      <style:paragraph-properties fo:text-align="justify"/>
    </style:style>
    <style:style style:name="P34" style:parent-style-name="Normal" style:family="paragraph">
      <style:paragraph-properties fo:text-align="justify"/>
      <style:text-properties fo:font-weight="bold" style:font-weight-asian="bold" style:font-weight-complex="bold"/>
    </style:style>
    <style:style style:name="P35" style:parent-style-name="Normal" style:list-style-name="LFO5" style:family="paragraph">
      <style:paragraph-properties fo:text-align="justify"/>
    </style:style>
    <style:style style:name="P36" style:parent-style-name="Normal" style:list-style-name="LFO5" style:family="paragraph">
      <style:paragraph-properties fo:text-align="justify"/>
    </style:style>
    <style:style style:name="P37" style:parent-style-name="Normal" style:list-style-name="LFO5" style:family="paragraph">
      <style:paragraph-properties fo:text-align="justify"/>
    </style:style>
    <style:style style:name="P38" style:parent-style-name="Normal" style:list-style-name="LFO5" style:family="paragraph">
      <style:paragraph-properties fo:text-align="justify"/>
    </style:style>
    <style:style style:name="P39" style:parent-style-name="Normal" style:family="paragraph">
      <style:paragraph-properties fo:text-align="justify"/>
      <style:text-properties fo:font-weight="bold" style:font-weight-asian="bold" style:font-weight-complex="bold"/>
    </style:style>
    <style:style style:name="P40" style:parent-style-name="Normal" style:family="paragraph">
      <style:paragraph-properties fo:text-align="justify"/>
      <style:text-properties fo:font-weight="bold" style:font-weight-asian="bold" style:font-weight-complex="bold"/>
    </style:style>
    <style:style style:name="P41" style:parent-style-name="Normal" style:family="paragraph">
      <style:paragraph-properties fo:text-align="justify"/>
      <style:text-properties fo:font-weight="bold" style:font-weight-asian="bold" style:font-weight-complex="bold"/>
    </style:style>
    <style:style style:name="P42" style:parent-style-name="Normal" style:list-style-name="LFO6" style:family="paragraph">
      <style:paragraph-properties fo:text-align="justify"/>
    </style:style>
    <style:style style:name="P43" style:parent-style-name="Normal" style:list-style-name="LFO6" style:family="paragraph">
      <style:paragraph-properties fo:text-align="justify"/>
    </style:style>
    <style:style style:name="P44" style:parent-style-name="Normal" style:list-style-name="LFO6" style:family="paragraph">
      <style:paragraph-properties fo:text-align="justify"/>
    </style:style>
    <style:style style:name="P45" style:parent-style-name="Normal" style:list-style-name="LFO6" style:family="paragraph">
      <style:paragraph-properties fo:text-align="justify"/>
    </style:style>
    <style:style style:name="P46" style:parent-style-name="Normal" style:list-style-name="LFO6" style:family="paragraph">
      <style:paragraph-properties fo:text-align="justify"/>
    </style:style>
    <style:style style:name="P47" style:parent-style-name="Normal" style:list-style-name="LFO6" style:family="paragraph">
      <style:paragraph-properties fo:text-align="justify"/>
    </style:style>
    <style:style style:name="P48" style:parent-style-name="Normal" style:family="paragraph">
      <style:paragraph-properties fo:text-align="justify"/>
      <style:text-properties fo:font-weight="bold" style:font-weight-asian="bold" style:font-weight-complex="bold"/>
    </style:style>
    <style:style style:name="P49" style:parent-style-name="Normal" style:family="paragraph">
      <style:paragraph-properties fo:text-align="justify"/>
    </style:style>
    <style:style style:name="P50" style:parent-style-name="Normal" style:family="paragraph">
      <style:paragraph-properties fo:text-align="justify"/>
      <style:text-properties fo:font-style="italic" style:font-style-asian="italic" style:font-style-complex="italic"/>
    </style:style>
    <style:style style:name="P51" style:parent-style-name="Normal" style:family="paragraph">
      <style:paragraph-properties fo:text-align="justify"/>
      <style:text-properties fo:font-weight="bold" style:font-weight-asian="bold" style:font-weight-complex="bold"/>
    </style:style>
    <style:style style:name="P52" style:parent-style-name="Normal" style:family="paragraph">
      <style:paragraph-properties fo:text-align="justify"/>
    </style:style>
    <style:style style:name="T53" style:parent-style-name="DefaultParagraphFont" style:family="text">
      <style:text-properties fo:font-weight="bold" style:font-weight-asian="bold" style:font-weight-complex="bold"/>
    </style:style>
    <style:style style:name="P54" style:parent-style-name="Normal" style:family="paragraph">
      <style:paragraph-properties fo:text-align="justify"/>
      <style:text-properties fo:font-weight="bold" style:font-weight-asian="bold" style:font-weight-complex="bold"/>
    </style:style>
    <style:style style:name="P55" style:parent-style-name="Normal" style:list-style-name="LFO7" style:family="paragraph">
      <style:paragraph-properties fo:text-align="justify"/>
    </style:style>
    <style:style style:name="P56" style:parent-style-name="Normal" style:list-style-name="LFO7" style:family="paragraph">
      <style:paragraph-properties fo:text-align="justify"/>
    </style:style>
    <style:style style:name="P57" style:parent-style-name="Normal" style:family="paragraph">
      <style:paragraph-properties fo:text-align="justify"/>
      <style:text-properties fo:font-weight="bold" style:font-weight-asian="bold" style:font-weight-complex="bold"/>
    </style:style>
    <style:style style:name="P58" style:parent-style-name="Normal" style:list-style-name="LFO8" style:family="paragraph">
      <style:paragraph-properties fo:text-align="justify"/>
    </style:style>
    <style:style style:name="P59" style:parent-style-name="Normal" style:family="paragraph">
      <style:paragraph-properties fo:text-align="justify"/>
      <style:text-properties fo:font-weight="bold" style:font-weight-asian="bold" style:font-weight-complex="bold"/>
    </style:style>
    <style:style style:name="P60" style:parent-style-name="Normal" style:family="paragraph">
      <style:paragraph-properties fo:text-align="justify"/>
    </style:style>
    <style:style style:name="T61" style:parent-style-name="DefaultParagraphFont" style:family="text">
      <style:text-properties fo:font-weight="bold" style:font-weight-asian="bold" style:font-weight-complex="bold"/>
    </style:style>
    <style:style style:name="P62" style:parent-style-name="Normal" style:family="paragraph">
      <style:paragraph-properties fo:text-align="justify"/>
      <style:text-properties fo:font-weight="bold" style:font-weight-asian="bold" style:font-weight-complex="bold"/>
    </style:style>
    <style:style style:name="P63" style:parent-style-name="Normal" style:list-style-name="LFO9" style:family="paragraph">
      <style:paragraph-properties fo:text-align="justify"/>
    </style:style>
    <style:style style:name="P64" style:parent-style-name="Normal" style:list-style-name="LFO9" style:family="paragraph">
      <style:paragraph-properties fo:text-align="justify"/>
    </style:style>
    <style:style style:name="P65" style:parent-style-name="Normal" style:list-style-name="LFO9" style:family="paragraph">
      <style:paragraph-properties fo:text-align="justify"/>
    </style:style>
    <style:style style:name="P66" style:parent-style-name="Normal" style:list-style-name="LFO9" style:family="paragraph">
      <style:paragraph-properties fo:text-align="justify"/>
    </style:style>
    <style:style style:name="P67" style:parent-style-name="Normal" style:list-style-name="LFO9" style:family="paragraph">
      <style:paragraph-properties fo:text-align="justify"/>
    </style:style>
    <style:style style:name="P68" style:parent-style-name="Normal" style:family="paragraph">
      <style:paragraph-properties fo:text-align="justify"/>
      <style:text-properties fo:font-weight="bold" style:font-weight-asian="bold" style:font-weight-complex="bold"/>
    </style:style>
    <style:style style:name="P69" style:parent-style-name="Normal" style:list-style-name="LFO10" style:family="paragraph">
      <style:paragraph-properties fo:text-align="justify"/>
    </style:style>
    <style:style style:name="P70" style:parent-style-name="Normal" style:list-style-name="LFO10" style:family="paragraph">
      <style:paragraph-properties fo:text-align="justify"/>
    </style:style>
    <style:style style:name="P71" style:parent-style-name="Normal" style:family="paragraph">
      <style:paragraph-properties fo:text-align="justify"/>
    </style:style>
    <style:style style:name="P72" style:parent-style-name="Normal" style:family="paragraph">
      <style:paragraph-properties fo:text-align="justify"/>
      <style:text-properties fo:font-weight="bold" style:font-weight-asian="bold" style:font-weight-complex="bold"/>
    </style:style>
    <style:style style:name="P73" style:parent-style-name="Normal" style:family="paragraph">
      <style:paragraph-properties fo:text-align="justify"/>
    </style:style>
    <style:style style:name="T74" style:parent-style-name="DefaultParagraphFont" style:family="text">
      <style:text-properties fo:font-weight="bold" style:font-weight-asian="bold" style:font-weight-complex="bold"/>
    </style:style>
    <style:style style:name="P75" style:parent-style-name="Normal" style:family="paragraph">
      <style:paragraph-properties fo:text-align="justify"/>
    </style:style>
    <style:style style:name="P76" style:parent-style-name="Normal" style:family="paragraph">
      <style:paragraph-properties fo:text-align="justify"/>
      <style:text-properties fo:font-weight="bold" style:font-weight-asian="bold" style:font-weight-complex="bold"/>
    </style:style>
    <style:style style:name="P77" style:parent-style-name="Normal" style:family="paragraph">
      <style:paragraph-properties fo:text-align="justify"/>
    </style:style>
    <style:style style:name="P78" style:parent-style-name="Normal" style:list-style-name="LFO11" style:family="paragraph">
      <style:paragraph-properties fo:text-align="justify"/>
    </style:style>
    <style:style style:name="P79" style:parent-style-name="Normal" style:list-style-name="LFO11" style:family="paragraph">
      <style:paragraph-properties fo:text-align="justify"/>
    </style:style>
    <style:style style:name="P80" style:parent-style-name="Normal" style:list-style-name="LFO11" style:family="paragraph">
      <style:paragraph-properties fo:text-align="justify"/>
    </style:style>
    <style:style style:name="P81" style:parent-style-name="Normal" style:list-style-name="LFO11" style:family="paragraph">
      <style:paragraph-properties fo:text-align="justify"/>
    </style:style>
    <style:style style:name="P82" style:parent-style-name="Normal" style:family="paragraph">
      <style:paragraph-properties fo:text-align="justify"/>
    </style:style>
    <style:style style:name="P83" style:parent-style-name="Normal" style:family="paragraph">
      <style:paragraph-properties fo:text-align="justify"/>
      <style:text-properties fo:font-weight="bold" style:font-weight-asian="bold" style:font-weight-complex="bold"/>
    </style:style>
    <style:style style:name="P84" style:parent-style-name="Normal" style:family="paragraph">
      <style:paragraph-properties fo:text-align="justify"/>
    </style:style>
    <style:style style:name="P85" style:parent-style-name="Normal" style:family="paragraph">
      <style:paragraph-properties fo:text-align="justify"/>
    </style:style>
    <style:style style:name="P86" style:parent-style-name="Normal" style:list-style-name="LFO12" style:family="paragraph">
      <style:paragraph-properties fo:text-align="justify"/>
    </style:style>
    <style:style style:name="P87" style:parent-style-name="Normal" style:list-style-name="LFO12" style:family="paragraph">
      <style:paragraph-properties fo:text-align="justify"/>
    </style:style>
    <style:style style:name="P88" style:parent-style-name="Normal" style:list-style-name="LFO12" style:family="paragraph">
      <style:paragraph-properties fo:text-align="justify"/>
    </style:style>
    <style:style style:name="P89" style:parent-style-name="Normal" style:list-style-name="LFO12" style:family="paragraph">
      <style:paragraph-properties fo:text-align="justify"/>
    </style:style>
    <style:style style:name="P90" style:parent-style-name="Normal" style:list-style-name="LFO12" style:family="paragraph">
      <style:paragraph-properties fo:text-align="justify"/>
    </style:style>
    <style:style style:name="P91" style:parent-style-name="Normal" style:family="paragraph">
      <style:paragraph-properties fo:text-align="justify"/>
      <style:text-properties fo:font-weight="bold" style:font-weight-asian="bold" style:font-weight-complex="bold"/>
    </style:style>
    <style:style style:name="P92" style:parent-style-name="Normal" style:family="paragraph">
      <style:paragraph-properties fo:text-align="justify"/>
    </style:style>
    <style:style style:name="P93" style:parent-style-name="Normal" style:list-style-name="LFO13" style:family="paragraph">
      <style:paragraph-properties fo:text-align="justify"/>
    </style:style>
    <style:style style:name="P94" style:parent-style-name="Normal" style:list-style-name="LFO13" style:family="paragraph">
      <style:paragraph-properties fo:text-align="justify"/>
    </style:style>
    <style:style style:name="P95" style:parent-style-name="Normal" style:list-style-name="LFO13" style:family="paragraph">
      <style:paragraph-properties fo:text-align="justify"/>
    </style:style>
    <style:style style:name="P96" style:parent-style-name="Normal" style:list-style-name="LFO13" style:family="paragraph">
      <style:paragraph-properties fo:text-align="justify"/>
    </style:style>
    <style:style style:name="P97" style:parent-style-name="Normal" style:list-style-name="LFO13" style:family="paragraph">
      <style:paragraph-properties fo:text-align="justify"/>
    </style:style>
    <style:style style:name="P98" style:parent-style-name="Normal" style:family="paragraph">
      <style:paragraph-properties fo:text-align="justify"/>
    </style:style>
    <style:style style:name="P99" style:parent-style-name="Normal" style:list-style-name="LFO14" style:family="paragraph">
      <style:paragraph-properties fo:text-align="justify"/>
    </style:style>
    <style:style style:name="P100" style:parent-style-name="Normal" style:list-style-name="LFO14" style:family="paragraph">
      <style:paragraph-properties fo:text-align="justify"/>
    </style:style>
    <style:style style:name="P101" style:parent-style-name="Normal" style:list-style-name="LFO14" style:family="paragraph">
      <style:paragraph-properties fo:text-align="justify"/>
    </style:style>
    <style:style style:name="P102" style:parent-style-name="Normal" style:list-style-name="LFO14" style:family="paragraph">
      <style:paragraph-properties fo:text-align="justify"/>
    </style:style>
    <style:style style:name="P103" style:parent-style-name="Normal" style:family="paragraph">
      <style:paragraph-properties fo:text-align="justify"/>
      <style:text-properties fo:font-weight="bold" style:font-weight-asian="bold" style:font-weight-complex="bold"/>
    </style:style>
    <style:style style:name="P104" style:parent-style-name="Normal" style:family="paragraph">
      <style:paragraph-properties fo:text-align="justify"/>
    </style:style>
    <style:style style:name="P105" style:parent-style-name="Normal" style:list-style-name="LFO15" style:family="paragraph">
      <style:paragraph-properties fo:text-align="justify"/>
    </style:style>
    <style:style style:name="P106" style:parent-style-name="Normal" style:list-style-name="LFO15" style:family="paragraph">
      <style:paragraph-properties fo:text-align="justify"/>
    </style:style>
    <style:style style:name="P107" style:parent-style-name="Normal" style:list-style-name="LFO15" style:family="paragraph">
      <style:paragraph-properties fo:text-align="justify"/>
    </style:style>
    <style:style style:name="P108" style:parent-style-name="Normal" style:list-style-name="LFO15" style:family="paragraph">
      <style:paragraph-properties fo:text-align="justify"/>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P111" style:parent-style-name="Normal" style:family="paragraph">
      <style:paragraph-properties fo:text-align="justify" fo:line-height="107%"/>
    </style:style>
    <style:style style:name="T112" style:parent-style-name="DefaultParagraphFont" style:family="text">
      <style:text-properties fo:font-weight="bold" style:font-weight-asian="bold" style:font-weight-complex="bold"/>
    </style:style>
    <style:style style:name="T113" style:parent-style-name="DefaultParagraphFont" style:family="text">
      <style:text-properties fo:font-weight="bold" style:font-weight-asian="bold" style:font-weight-complex="bold" fo:language="el" fo:country="GR"/>
    </style:style>
    <style:style style:name="T114" style:parent-style-name="DefaultParagraphFont" style:family="text">
      <style:text-properties fo:font-weight="bold" style:font-weight-asian="bold" style:font-weight-complex="bold"/>
    </style:style>
    <style:style style:name="T115" style:parent-style-name="DefaultParagraphFont" style:family="text">
      <style:text-properties fo:font-weight="bold" style:font-weight-asian="bold" style:font-weight-complex="bold" fo:language="el" fo:country="GR"/>
    </style:style>
    <style:style style:name="P116" style:parent-style-name="Normal" style:family="paragraph">
      <style:paragraph-properties fo:text-align="justify" fo:line-height="107%"/>
      <style:text-properties fo:font-weight="bold" style:font-weight-asian="bold" style:font-weight-complex="bold" fo:language="el" fo:country="GR"/>
    </style:style>
    <style:style style:name="P117" style:parent-style-name="Normal" style:family="paragraph">
      <style:paragraph-properties fo:text-align="justify" fo:line-height="107%"/>
      <style:text-properties fo:language="el" fo:country="GR"/>
    </style:style>
    <style:style style:name="P118" style:parent-style-name="Normal" style:family="paragraph">
      <style:paragraph-properties fo:text-align="justify" fo:line-height="107%"/>
      <style:text-properties fo:language="el" fo:country="GR"/>
    </style:style>
    <style:style style:name="P119" style:parent-style-name="Normal" style:family="paragraph">
      <style:paragraph-properties fo:text-align="justify" fo:line-height="107%"/>
    </style:style>
    <style:style style:name="T120" style:parent-style-name="DefaultParagraphFont" style:family="text">
      <style:text-properties fo:font-weight="bold" style:font-weight-asian="bold" style:font-weight-complex="bold" fo:language="el" fo:country="GR"/>
    </style:style>
    <style:style style:name="P121" style:parent-style-name="Normal" style:family="paragraph">
      <style:paragraph-properties fo:text-align="justify" fo:line-height="107%"/>
      <style:text-properties fo:font-weight="bold" style:font-weight-asian="bold" style:font-weight-complex="bold" fo:language="el" fo:country="GR"/>
    </style:style>
    <style:style style:name="P122" style:parent-style-name="Normal" style:family="paragraph">
      <style:paragraph-properties fo:text-align="justify" fo:line-height="107%"/>
    </style:style>
    <style:style style:name="T123" style:parent-style-name="DefaultParagraphFont" style:family="text">
      <style:text-properties fo:language="el" fo:country="GR"/>
    </style:style>
    <style:style style:name="T124" style:parent-style-name="DefaultParagraphFont" style:family="text">
      <style:text-properties fo:language="el" fo:country="GR"/>
    </style:style>
    <style:style style:name="P125" style:parent-style-name="Normal" style:family="paragraph">
      <style:paragraph-properties fo:text-align="justify" fo:line-height="107%"/>
      <style:text-properties fo:font-weight="bold" style:font-weight-asian="bold" style:font-weight-complex="bold" fo:language="el" fo:country="GR"/>
    </style:style>
    <style:style style:name="P126" style:parent-style-name="Normal" style:family="paragraph">
      <style:paragraph-properties fo:text-align="justify" fo:line-height="107%"/>
      <style:text-properties fo:language="el" fo:country="GR"/>
    </style:style>
    <style:style style:name="P127" style:parent-style-name="Normal" style:list-style-name="LFO26" style:family="paragraph">
      <style:paragraph-properties fo:text-align="justify" fo:line-height="107%"/>
      <style:text-properties fo:hyphenate="true"/>
    </style:style>
    <style:style style:name="T128" style:parent-style-name="DefaultParagraphFont" style:family="text">
      <style:text-properties fo:language="el" fo:country="GR"/>
    </style:style>
    <style:style style:name="T129" style:parent-style-name="DefaultParagraphFont" style:family="text">
      <style:text-properties fo:language="el" fo:country="GR"/>
    </style:style>
    <style:style style:name="P130" style:parent-style-name="Normal" style:list-style-name="LFO26" style:family="paragraph">
      <style:paragraph-properties fo:text-align="justify" fo:line-height="107%"/>
      <style:text-properties fo:language="el" fo:country="GR" fo:hyphenate="true"/>
    </style:style>
    <style:style style:name="P131" style:parent-style-name="Normal" style:list-style-name="LFO26" style:family="paragraph">
      <style:paragraph-properties fo:text-align="justify" fo:line-height="107%"/>
      <style:text-properties fo:language="el" fo:country="GR" fo:hyphenate="true"/>
    </style:style>
    <style:style style:name="P132" style:parent-style-name="Normal" style:list-style-name="LFO26" style:family="paragraph">
      <style:paragraph-properties fo:text-align="justify" fo:line-height="107%"/>
      <style:text-properties fo:language="el" fo:country="GR" fo:hyphenate="true"/>
    </style:style>
    <style:style style:name="P133" style:parent-style-name="Normal" style:family="paragraph">
      <style:paragraph-properties fo:text-align="justify" fo:line-height="107%"/>
      <style:text-properties fo:language="el" fo:country="GR"/>
    </style:style>
    <style:style style:name="P134" style:parent-style-name="Normal" style:family="paragraph">
      <style:paragraph-properties fo:text-align="justify" fo:line-height="107%"/>
      <style:text-properties fo:font-weight="bold" style:font-weight-asian="bold" style:font-weight-complex="bold" fo:language="el" fo:country="GR"/>
    </style:style>
    <style:style style:name="P135" style:parent-style-name="Normal" style:family="paragraph">
      <style:paragraph-properties fo:text-align="justify" fo:line-height="107%"/>
      <style:text-properties fo:language="el" fo:country="GR"/>
    </style:style>
    <style:style style:name="P136" style:parent-style-name="Normal" style:family="paragraph">
      <style:paragraph-properties fo:text-align="justify" fo:line-height="107%"/>
      <style:text-properties fo:language="el" fo:country="GR"/>
    </style:style>
    <style:style style:name="P137" style:parent-style-name="Normal" style:family="paragraph">
      <style:paragraph-properties fo:text-align="justify" fo:line-height="107%"/>
      <style:text-properties fo:font-weight="bold" style:font-weight-asian="bold" style:font-weight-complex="bold" fo:language="el" fo:country="GR"/>
    </style:style>
    <style:style style:name="P138" style:parent-style-name="Normal" style:family="paragraph">
      <style:paragraph-properties fo:text-align="justify" fo:line-height="107%"/>
    </style:style>
    <style:style style:name="T139" style:parent-style-name="DefaultParagraphFont" style:family="text">
      <style:text-properties fo:font-weight="bold" style:font-weight-asian="bold" style:font-weight-complex="bold" fo:language="el" fo:country="GR"/>
    </style:style>
    <style:style style:name="P140" style:parent-style-name="Normal" style:family="paragraph">
      <style:paragraph-properties fo:text-align="justify" fo:line-height="107%"/>
    </style:style>
    <style:style style:name="T141" style:parent-style-name="DefaultParagraphFont" style:family="text">
      <style:text-properties fo:font-weight="bold" style:font-weight-asian="bold" style:font-weight-complex="bold" fo:language="el" fo:country="GR"/>
    </style:style>
    <style:style style:name="P142" style:parent-style-name="Normal" style:list-style-name="LFO27" style:family="paragraph">
      <style:paragraph-properties fo:text-align="justify" fo:line-height="107%"/>
      <style:text-properties fo:language="el" fo:country="GR" fo:hyphenate="true"/>
    </style:style>
    <style:style style:name="P143" style:parent-style-name="Normal" style:list-style-name="LFO27" style:family="paragraph">
      <style:paragraph-properties fo:text-align="justify" fo:line-height="107%"/>
      <style:text-properties fo:language="el" fo:country="GR" fo:hyphenate="true"/>
    </style:style>
    <style:style style:name="P144" style:parent-style-name="Normal" style:family="paragraph">
      <style:paragraph-properties fo:text-align="justify" fo:line-height="107%"/>
    </style:style>
    <style:style style:name="T145" style:parent-style-name="DefaultParagraphFont" style:family="text">
      <style:text-properties fo:font-weight="bold" style:font-weight-asian="bold" style:font-weight-complex="bold"/>
    </style:style>
    <style:style style:name="P146" style:parent-style-name="Normal" style:list-style-name="LFO28" style:family="paragraph">
      <style:paragraph-properties fo:text-align="justify" fo:line-height="107%"/>
      <style:text-properties fo:hyphenate="true"/>
    </style:style>
    <style:style style:name="P147" style:parent-style-name="Normal" style:list-style-name="LFO28" style:family="paragraph">
      <style:paragraph-properties fo:text-align="justify" fo:line-height="107%"/>
      <style:text-properties fo:hyphenate="true"/>
    </style:style>
    <style:style style:name="P148" style:parent-style-name="Normal" style:list-style-name="LFO28" style:family="paragraph">
      <style:paragraph-properties fo:text-align="justify" fo:line-height="107%"/>
      <style:text-properties fo:hyphenate="true"/>
    </style:style>
    <style:style style:name="P149" style:parent-style-name="Normal" style:family="paragraph">
      <style:paragraph-properties fo:text-align="justify" fo:line-height="107%"/>
      <style:text-properties fo:font-weight="bold" style:font-weight-asian="bold" style:font-weight-complex="bold"/>
    </style:style>
    <style:style style:name="P150" style:parent-style-name="Normal" style:family="paragraph">
      <style:paragraph-properties fo:text-align="justify" fo:line-height="107%"/>
    </style:style>
    <style:style style:name="T151" style:parent-style-name="DefaultParagraphFont" style:family="text">
      <style:text-properties fo:font-weight="bold" style:font-weight-asian="bold" style:font-weight-complex="bold"/>
    </style:style>
    <style:style style:name="P152" style:parent-style-name="Normal" style:family="paragraph">
      <style:paragraph-properties fo:text-align="justify" fo:line-height="107%"/>
    </style:style>
    <style:style style:name="T153" style:parent-style-name="DefaultParagraphFont" style:family="text">
      <style:text-properties fo:font-weight="bold" style:font-weight-asian="bold" style:font-weight-complex="bold"/>
    </style:style>
    <style:style style:name="P154" style:parent-style-name="Normal" style:family="paragraph">
      <style:paragraph-properties fo:text-align="justify" fo:line-height="107%"/>
      <style:text-properties fo:language="el" fo:country="GR"/>
    </style:style>
    <style:style style:name="P155" style:parent-style-name="Normal" style:list-style-name="LFO29" style:family="paragraph">
      <style:paragraph-properties fo:text-align="justify" fo:line-height="107%"/>
      <style:text-properties fo:language="el" fo:country="GR" fo:hyphenate="true"/>
    </style:style>
    <style:style style:name="P156" style:parent-style-name="Normal" style:list-style-name="LFO29" style:family="paragraph">
      <style:paragraph-properties fo:text-align="justify" fo:line-height="107%"/>
      <style:text-properties fo:language="el" fo:country="GR" fo:hyphenate="true"/>
    </style:style>
    <style:style style:name="P157" style:parent-style-name="Normal" style:list-style-name="LFO29" style:family="paragraph">
      <style:paragraph-properties fo:text-align="justify" fo:line-height="107%"/>
      <style:text-properties fo:language="el" fo:country="GR" fo:hyphenate="true"/>
    </style:style>
    <style:style style:name="P158" style:parent-style-name="Normal" style:family="paragraph">
      <style:paragraph-properties fo:text-align="justify" fo:line-height="107%"/>
    </style:style>
    <style:style style:name="T159" style:parent-style-name="DefaultParagraphFont" style:family="text">
      <style:text-properties fo:font-weight="bold" style:font-weight-asian="bold" style:font-weight-complex="bold"/>
    </style:style>
    <style:style style:name="P160" style:parent-style-name="Normal" style:list-style-name="LFO30" style:family="paragraph">
      <style:paragraph-properties fo:text-align="justify" fo:line-height="107%"/>
      <style:text-properties fo:hyphenate="true"/>
    </style:style>
    <style:style style:name="P161" style:parent-style-name="Normal" style:list-style-name="LFO30" style:family="paragraph">
      <style:paragraph-properties fo:text-align="justify" fo:line-height="107%"/>
      <style:text-properties fo:hyphenate="true"/>
    </style:style>
    <style:style style:name="P162" style:parent-style-name="Normal" style:list-style-name="LFO30" style:family="paragraph">
      <style:paragraph-properties fo:text-align="justify" fo:line-height="107%"/>
      <style:text-properties fo:language="el" fo:country="GR" fo:hyphenate="true"/>
    </style:style>
    <style:style style:name="P163" style:parent-style-name="Normal" style:list-style-name="LFO30" style:family="paragraph">
      <style:paragraph-properties fo:text-align="justify" fo:line-height="107%"/>
      <style:text-properties fo:language="el" fo:country="GR" fo:hyphenate="true"/>
    </style:style>
    <style:style style:name="P164" style:parent-style-name="Normal" style:family="paragraph">
      <style:paragraph-properties fo:text-align="justify" fo:line-height="107%"/>
      <style:text-properties fo:font-weight="bold" style:font-weight-asian="bold" style:font-weight-complex="bold" fo:language="el" fo:country="GR"/>
    </style:style>
    <style:style style:name="P165" style:parent-style-name="Normal" style:family="paragraph">
      <style:paragraph-properties fo:text-align="justify" fo:line-height="107%"/>
    </style:style>
    <style:style style:name="T166" style:parent-style-name="DefaultParagraphFont" style:family="text">
      <style:text-properties fo:font-weight="bold" style:font-weight-asian="bold" style:font-weight-complex="bold" fo:language="el" fo:country="GR"/>
    </style:style>
    <style:style style:name="P167" style:parent-style-name="Normal" style:family="paragraph">
      <style:paragraph-properties fo:text-align="justify" fo:line-height="107%"/>
    </style:style>
    <style:style style:name="T168" style:parent-style-name="DefaultParagraphFont" style:family="text">
      <style:text-properties fo:font-weight="bold" style:font-weight-asian="bold" style:font-weight-complex="bold" fo:language="el" fo:country="GR"/>
    </style:style>
    <style:style style:name="P169" style:parent-style-name="Normal" style:list-style-name="LFO31" style:family="paragraph">
      <style:paragraph-properties fo:text-align="justify" fo:line-height="107%"/>
      <style:text-properties fo:language="el" fo:country="GR" fo:hyphenate="true"/>
    </style:style>
    <style:style style:name="P170" style:parent-style-name="Normal" style:list-style-name="LFO31" style:family="paragraph">
      <style:paragraph-properties fo:text-align="justify" fo:line-height="107%"/>
      <style:text-properties fo:language="el" fo:country="GR" fo:hyphenate="true"/>
    </style:style>
    <style:style style:name="P171" style:parent-style-name="Normal" style:list-style-name="LFO31" style:family="paragraph">
      <style:paragraph-properties fo:text-align="justify" fo:line-height="107%"/>
      <style:text-properties fo:language="el" fo:country="GR" fo:hyphenate="true"/>
    </style:style>
    <style:style style:name="P172" style:parent-style-name="Normal" style:list-style-name="LFO31" style:family="paragraph">
      <style:paragraph-properties fo:text-align="justify" fo:line-height="107%"/>
      <style:text-properties fo:language="el" fo:country="GR" fo:hyphenate="true"/>
    </style:style>
    <style:style style:name="P173" style:parent-style-name="Normal" style:list-style-name="LFO31" style:family="paragraph">
      <style:paragraph-properties fo:text-align="justify" fo:line-height="107%"/>
      <style:text-properties fo:language="el" fo:country="GR" fo:hyphenate="true"/>
    </style:style>
    <style:style style:name="P174" style:parent-style-name="Normal" style:list-style-name="LFO31" style:family="paragraph">
      <style:paragraph-properties fo:text-align="justify" fo:line-height="107%"/>
      <style:text-properties fo:language="el" fo:country="GR" fo:hyphenate="true"/>
    </style:style>
    <style:style style:name="P175" style:parent-style-name="Normal" style:family="paragraph">
      <style:paragraph-properties fo:text-align="justify" fo:line-height="107%"/>
    </style:style>
    <style:style style:name="T176" style:parent-style-name="DefaultParagraphFont" style:family="text">
      <style:text-properties fo:font-weight="bold" style:font-weight-asian="bold" style:font-weight-complex="bold" fo:language="el" fo:country="GR"/>
    </style:style>
    <style:style style:name="P177" style:parent-style-name="Normal" style:family="paragraph">
      <style:paragraph-properties fo:text-align="justify" fo:line-height="107%"/>
      <style:text-properties fo:language="el" fo:country="GR"/>
    </style:style>
    <style:style style:name="P178" style:parent-style-name="Normal" style:family="paragraph">
      <style:paragraph-properties fo:text-align="justify" fo:line-height="107%"/>
      <style:text-properties fo:language="el" fo:country="GR"/>
    </style:style>
    <style:style style:name="P179" style:parent-style-name="Normal" style:family="paragraph">
      <style:paragraph-properties fo:text-align="justify" fo:line-height="107%"/>
      <style:text-properties fo:font-weight="bold" style:font-weight-asian="bold" style:font-weight-complex="bold" fo:language="el" fo:country="GR"/>
    </style:style>
    <style:style style:name="P180" style:parent-style-name="Normal" style:family="paragraph">
      <style:paragraph-properties fo:text-align="justify" fo:line-height="107%"/>
    </style:style>
    <style:style style:name="T181" style:parent-style-name="DefaultParagraphFont" style:family="text">
      <style:text-properties fo:font-weight="bold" style:font-weight-asian="bold" style:font-weight-complex="bold" fo:language="el" fo:country="GR"/>
    </style:style>
    <style:style style:name="P182" style:parent-style-name="Normal" style:family="paragraph">
      <style:paragraph-properties fo:text-align="justify" fo:line-height="107%"/>
    </style:style>
    <style:style style:name="T183" style:parent-style-name="DefaultParagraphFont" style:family="text">
      <style:text-properties fo:font-weight="bold" style:font-weight-asian="bold" style:font-weight-complex="bold" fo:language="el" fo:country="GR"/>
    </style:style>
    <style:style style:name="P184" style:parent-style-name="Normal" style:list-style-name="LFO32" style:family="paragraph">
      <style:paragraph-properties fo:text-align="justify" fo:line-height="107%"/>
      <style:text-properties fo:language="el" fo:country="GR" fo:hyphenate="true"/>
    </style:style>
    <style:style style:name="P185" style:parent-style-name="Normal" style:list-style-name="LFO32" style:family="paragraph">
      <style:paragraph-properties fo:text-align="justify" fo:line-height="107%"/>
      <style:text-properties fo:language="el" fo:country="GR" fo:hyphenate="true"/>
    </style:style>
    <style:style style:name="P186" style:parent-style-name="Normal" style:family="paragraph">
      <style:paragraph-properties fo:text-align="justify" fo:line-height="107%"/>
    </style:style>
    <style:style style:name="T187" style:parent-style-name="DefaultParagraphFont" style:family="text">
      <style:text-properties fo:font-weight="bold" style:font-weight-asian="bold" style:font-weight-complex="bold"/>
    </style:style>
    <style:style style:name="P188" style:parent-style-name="Normal" style:list-style-name="LFO33" style:family="paragraph">
      <style:paragraph-properties fo:text-align="justify" fo:line-height="107%"/>
      <style:text-properties fo:language="el" fo:country="GR" fo:hyphenate="true"/>
    </style:style>
    <style:style style:name="P189" style:parent-style-name="Normal" style:family="paragraph">
      <style:paragraph-properties fo:text-align="justify" fo:line-height="107%"/>
      <style:text-properties fo:font-weight="bold" style:font-weight-asian="bold" style:font-weight-complex="bold" fo:language="el" fo:country="GR"/>
    </style:style>
    <style:style style:name="P190" style:parent-style-name="Normal" style:family="paragraph">
      <style:paragraph-properties fo:text-align="justify" fo:line-height="107%"/>
    </style:style>
    <style:style style:name="T191" style:parent-style-name="DefaultParagraphFont" style:family="text">
      <style:text-properties fo:font-weight="bold" style:font-weight-asian="bold" style:font-weight-complex="bold" fo:language="el" fo:country="GR"/>
    </style:style>
    <style:style style:name="P192" style:parent-style-name="Normal" style:family="paragraph">
      <style:paragraph-properties fo:text-align="justify" fo:line-height="107%"/>
    </style:style>
    <style:style style:name="T193" style:parent-style-name="DefaultParagraphFont" style:family="text">
      <style:text-properties fo:font-weight="bold" style:font-weight-asian="bold" style:font-weight-complex="bold"/>
    </style:style>
    <style:style style:name="P194" style:parent-style-name="Normal" style:list-style-name="LFO34" style:family="paragraph">
      <style:paragraph-properties fo:text-align="justify" fo:line-height="107%"/>
      <style:text-properties fo:language="el" fo:country="GR" fo:hyphenate="true"/>
    </style:style>
    <style:style style:name="P195" style:parent-style-name="Normal" style:list-style-name="LFO34" style:family="paragraph">
      <style:paragraph-properties fo:text-align="justify" fo:line-height="107%"/>
      <style:text-properties fo:hyphenate="true"/>
    </style:style>
    <style:style style:name="P196" style:parent-style-name="Normal" style:list-style-name="LFO34" style:family="paragraph">
      <style:paragraph-properties fo:text-align="justify" fo:line-height="107%"/>
      <style:text-properties fo:hyphenate="true"/>
    </style:style>
    <style:style style:name="P197" style:parent-style-name="Normal" style:list-style-name="LFO34" style:family="paragraph">
      <style:paragraph-properties fo:text-align="justify" fo:line-height="107%"/>
      <style:text-properties fo:hyphenate="true"/>
    </style:style>
    <style:style style:name="P198" style:parent-style-name="Normal" style:list-style-name="LFO34" style:family="paragraph">
      <style:paragraph-properties fo:text-align="justify" fo:line-height="107%"/>
      <style:text-properties fo:language="el" fo:country="GR" fo:hyphenate="true"/>
    </style:style>
    <style:style style:name="P199" style:parent-style-name="Normal" style:family="paragraph">
      <style:paragraph-properties fo:text-align="justify" fo:line-height="107%"/>
    </style:style>
    <style:style style:name="T200" style:parent-style-name="DefaultParagraphFont" style:family="text">
      <style:text-properties fo:font-weight="bold" style:font-weight-asian="bold" style:font-weight-complex="bold"/>
    </style:style>
    <style:style style:name="P201" style:parent-style-name="Normal" style:list-style-name="LFO35" style:family="paragraph">
      <style:paragraph-properties fo:text-align="justify" fo:line-height="107%"/>
      <style:text-properties fo:hyphenate="true"/>
    </style:style>
    <style:style style:name="P202" style:parent-style-name="Normal" style:list-style-name="LFO35" style:family="paragraph">
      <style:paragraph-properties fo:text-align="justify" fo:line-height="107%"/>
      <style:text-properties fo:language="el" fo:country="GR" fo:hyphenate="true"/>
    </style:style>
    <style:style style:name="P203" style:parent-style-name="Normal" style:family="paragraph">
      <style:paragraph-properties fo:text-align="justify" fo:line-height="107%"/>
      <style:text-properties fo:font-weight="bold" style:font-weight-asian="bold" style:font-weight-complex="bold" fo:language="el" fo:country="GR"/>
    </style:style>
    <style:style style:name="P204" style:parent-style-name="Normal" style:family="paragraph">
      <style:paragraph-properties fo:text-align="justify" fo:line-height="107%"/>
      <style:text-properties fo:language="el" fo:country="GR"/>
    </style:style>
    <style:style style:name="P205" style:parent-style-name="Normal" style:family="paragraph">
      <style:paragraph-properties fo:text-align="justify" fo:line-height="107%"/>
      <style:text-properties fo:language="el" fo:country="GR"/>
    </style:style>
    <style:style style:name="P206" style:parent-style-name="Normal" style:family="paragraph">
      <style:paragraph-properties fo:text-align="justify" fo:line-height="107%"/>
      <style:text-properties fo:font-weight="bold" style:font-weight-asian="bold" style:font-weight-complex="bold" fo:language="el" fo:country="GR"/>
    </style:style>
    <style:style style:name="P207" style:parent-style-name="Normal" style:family="paragraph">
      <style:paragraph-properties fo:text-align="justify" fo:line-height="107%"/>
      <style:text-properties fo:language="el" fo:country="GR"/>
    </style:style>
    <style:style style:name="P208" style:parent-style-name="Normal" style:list-style-name="LFO36" style:family="paragraph">
      <style:paragraph-properties fo:text-align="justify" fo:line-height="107%"/>
      <style:text-properties fo:hyphenate="true"/>
    </style:style>
    <style:style style:name="P209" style:parent-style-name="Normal" style:list-style-name="LFO36" style:family="paragraph">
      <style:paragraph-properties fo:text-align="justify" fo:line-height="107%"/>
      <style:text-properties fo:hyphenate="true"/>
    </style:style>
    <style:style style:name="P210" style:parent-style-name="Normal" style:list-style-name="LFO36" style:family="paragraph">
      <style:paragraph-properties fo:text-align="justify" fo:line-height="107%"/>
      <style:text-properties fo:language="el" fo:country="GR" fo:hyphenate="true"/>
    </style:style>
    <style:style style:name="P211" style:parent-style-name="Normal" style:list-style-name="LFO36" style:family="paragraph">
      <style:paragraph-properties fo:text-align="justify" fo:line-height="107%"/>
      <style:text-properties fo:language="el" fo:country="GR" fo:hyphenate="true"/>
    </style:style>
    <style:style style:name="P212" style:parent-style-name="Normal" style:family="paragraph">
      <style:paragraph-properties fo:text-align="justify" fo:line-height="107%"/>
      <style:text-properties fo:language="el" fo:country="GR"/>
    </style:style>
    <style:style style:name="P213" style:parent-style-name="Normal" style:family="paragraph">
      <style:paragraph-properties fo:text-align="justify" fo:line-height="107%"/>
      <style:text-properties fo:font-weight="bold" style:font-weight-asian="bold" style:font-weight-complex="bold" fo:language="el" fo:country="GR"/>
    </style:style>
    <style:style style:name="P214" style:parent-style-name="Normal" style:family="paragraph">
      <style:paragraph-properties fo:text-align="justify" fo:line-height="107%"/>
      <style:text-properties fo:language="el" fo:country="GR"/>
    </style:style>
    <style:style style:name="P215" style:parent-style-name="Normal" style:family="paragraph">
      <style:paragraph-properties fo:text-align="justify" fo:line-height="107%"/>
      <style:text-properties fo:language="el" fo:country="GR"/>
    </style:style>
    <style:style style:name="P216" style:parent-style-name="Normal" style:list-style-name="LFO37" style:family="paragraph">
      <style:paragraph-properties fo:text-align="justify" fo:line-height="107%"/>
      <style:text-properties fo:language="el" fo:country="GR" fo:hyphenate="true"/>
    </style:style>
    <style:style style:name="P217" style:parent-style-name="Normal" style:list-style-name="LFO37" style:family="paragraph">
      <style:paragraph-properties fo:text-align="justify" fo:line-height="107%"/>
      <style:text-properties fo:language="el" fo:country="GR" fo:hyphenate="true"/>
    </style:style>
    <style:style style:name="P218" style:parent-style-name="Normal" style:list-style-name="LFO37" style:family="paragraph">
      <style:paragraph-properties fo:text-align="justify" fo:line-height="107%"/>
      <style:text-properties fo:language="el" fo:country="GR" fo:hyphenate="true"/>
    </style:style>
    <style:style style:name="P219" style:parent-style-name="Normal" style:list-style-name="LFO37" style:family="paragraph">
      <style:paragraph-properties fo:text-align="justify" fo:line-height="107%"/>
      <style:text-properties fo:language="el" fo:country="GR" fo:hyphenate="true"/>
    </style:style>
    <style:style style:name="P220" style:parent-style-name="Normal" style:list-style-name="LFO37" style:family="paragraph">
      <style:paragraph-properties fo:text-align="justify" fo:line-height="107%"/>
      <style:text-properties fo:language="el" fo:country="GR" fo:hyphenate="true"/>
    </style:style>
    <style:style style:name="P221" style:parent-style-name="Normal" style:family="paragraph">
      <style:paragraph-properties fo:text-align="justify" fo:line-height="107%"/>
      <style:text-properties fo:font-weight="bold" style:font-weight-asian="bold" style:font-weight-complex="bold" fo:language="el" fo:country="GR"/>
    </style:style>
    <style:style style:name="P222" style:parent-style-name="Normal" style:family="paragraph">
      <style:paragraph-properties fo:text-align="justify" fo:line-height="107%"/>
      <style:text-properties fo:language="el" fo:country="GR"/>
    </style:style>
    <style:style style:name="P223" style:parent-style-name="Normal" style:list-style-name="LFO38" style:family="paragraph">
      <style:paragraph-properties fo:text-align="justify" fo:line-height="107%"/>
      <style:text-properties fo:hyphenate="true"/>
    </style:style>
    <style:style style:name="P224" style:parent-style-name="Normal" style:list-style-name="LFO38" style:family="paragraph">
      <style:paragraph-properties fo:text-align="justify" fo:line-height="107%"/>
      <style:text-properties fo:language="el" fo:country="GR" fo:hyphenate="true"/>
    </style:style>
    <style:style style:name="P225" style:parent-style-name="Normal" style:list-style-name="LFO38" style:family="paragraph">
      <style:paragraph-properties fo:text-align="justify" fo:line-height="107%"/>
      <style:text-properties fo:language="el" fo:country="GR" fo:hyphenate="true"/>
    </style:style>
    <style:style style:name="P226" style:parent-style-name="Normal" style:list-style-name="LFO38" style:family="paragraph">
      <style:paragraph-properties fo:text-align="justify" fo:line-height="107%"/>
      <style:text-properties fo:language="el" fo:country="GR" fo:hyphenate="true"/>
    </style:style>
    <style:style style:name="P227" style:parent-style-name="Normal" style:list-style-name="LFO38" style:family="paragraph">
      <style:paragraph-properties fo:text-align="justify" fo:line-height="107%"/>
      <style:text-properties fo:language="el" fo:country="GR" fo:hyphenate="true"/>
    </style:style>
    <style:style style:name="P228" style:parent-style-name="Normal" style:family="paragraph">
      <style:paragraph-properties fo:text-align="justify" fo:line-height="107%"/>
      <style:text-properties fo:language="el" fo:country="GR"/>
    </style:style>
    <style:style style:name="P229" style:parent-style-name="Normal" style:list-style-name="LFO39" style:family="paragraph">
      <style:paragraph-properties fo:text-align="justify" fo:line-height="107%"/>
      <style:text-properties fo:language="el" fo:country="GR" fo:hyphenate="true"/>
    </style:style>
    <style:style style:name="P230" style:parent-style-name="Normal" style:list-style-name="LFO39" style:family="paragraph">
      <style:paragraph-properties fo:text-align="justify" fo:line-height="107%"/>
      <style:text-properties fo:language="el" fo:country="GR" fo:hyphenate="true"/>
    </style:style>
    <style:style style:name="P231" style:parent-style-name="Normal" style:list-style-name="LFO39" style:family="paragraph">
      <style:paragraph-properties fo:text-align="justify" fo:line-height="107%"/>
      <style:text-properties fo:language="el" fo:country="GR" fo:hyphenate="true"/>
    </style:style>
    <style:style style:name="P232" style:parent-style-name="Normal" style:list-style-name="LFO39" style:family="paragraph">
      <style:paragraph-properties fo:text-align="justify" fo:line-height="107%"/>
      <style:text-properties fo:language="el" fo:country="GR" fo:hyphenate="true"/>
    </style:style>
    <style:style style:name="P233" style:parent-style-name="Normal" style:family="paragraph">
      <style:paragraph-properties fo:text-align="justify" fo:line-height="107%"/>
      <style:text-properties fo:font-weight="bold" style:font-weight-asian="bold" style:font-weight-complex="bold" fo:language="el" fo:country="GR"/>
    </style:style>
    <style:style style:name="P234" style:parent-style-name="Normal" style:family="paragraph">
      <style:paragraph-properties fo:text-align="justify" fo:line-height="107%"/>
      <style:text-properties fo:language="el" fo:country="GR"/>
    </style:style>
    <style:style style:name="P235" style:parent-style-name="Normal" style:list-style-name="LFO40" style:family="paragraph">
      <style:paragraph-properties fo:text-align="justify" fo:line-height="107%"/>
      <style:text-properties fo:hyphenate="true"/>
    </style:style>
    <style:style style:name="P236" style:parent-style-name="Normal" style:list-style-name="LFO40" style:family="paragraph">
      <style:paragraph-properties fo:text-align="justify" fo:line-height="107%"/>
      <style:text-properties fo:language="el" fo:country="GR" fo:hyphenate="true"/>
    </style:style>
    <style:style style:name="P237" style:parent-style-name="Normal" style:list-style-name="LFO40" style:family="paragraph">
      <style:paragraph-properties fo:text-align="justify" fo:line-height="107%"/>
      <style:text-properties fo:language="el" fo:country="GR" fo:hyphenate="true"/>
    </style:style>
    <style:style style:name="P238" style:parent-style-name="Normal" style:list-style-name="LFO40" style:family="paragraph">
      <style:paragraph-properties fo:text-align="justify" fo:line-height="107%"/>
      <style:text-properties fo:language="el" fo:country="GR" fo:hyphenate="true"/>
    </style:style>
    <style:style style:name="P239" style:parent-style-name="Normal" style:family="paragraph">
      <style:paragraph-properties fo:text-align="justify" fo:line-height="107%"/>
      <style:text-properties fo:language="el" fo:country="GR"/>
    </style:style>
    <style:style style:name="P240" style:parent-style-name="Normal" style:family="paragraph">
      <style:paragraph-properties fo:text-align="justify"/>
      <style:text-properties fo:language="el" fo:country="GR"/>
    </style:style>
    <style:style style:name="P241" style:parent-style-name="Normal" style:family="paragraph">
      <style:paragraph-properties fo:text-align="justify"/>
      <style:text-properties fo:language="el" fo:country="GR"/>
    </style:style>
  </office:automatic-styles>
  <office:body>
    <office:text text:use-soft-page-breaks="true">
      <text:p text:style-name="P1">PhD MINT – Milestone-based Incentives for New PhD Talent</text:p>
      <text:p text:style-name="P2">STRATEGIC OBJECTIVE</text:p>
      <text:p text:style-name="P3">The Programme incentivizes eligible institutions to attract high-quality doctoral candidates, facilitate their progression through doctoral studies and increase the number of doctoral graduates produced in Cyprus.</text:p>
      <text:p text:style-name="P4">It provides outcome-based institutional funding linked to the successful achievement of key milestones, including recruitment, research progress, research excellence and doctoral completion. It also includes an<text:s/>industry engagement bonus, promoting greater private-sector participation in doctoral training and research.</text:p>
      <text:p text:style-name="P5">BUDGET: €300,000</text:p>
      <text:p text:style-name="P6">ELIGIBLE ORGANIZATIONS</text:p>
      <text:p text:style-name="P7">Eligible organisations are Research Organizations established and operating in the Republic of Cyprus offering doctoral programmes<text:s/>recognized by the CYQAA.<text:s/></text:p>
      <text:p text:style-name="P8">ELIGIBLE DOCTORAL CANDIDATES</text:p>
      <text:p text:style-name="P9">Doctoral candidates supported under the Programme must:</text:p>
      <text:list text:style-name="LFO1" text:continue-numbering="true">
        <text:list-item>
          <text:p text:style-name="P10">Be formally enrolled in<text:s/>a doctoral program recognized by the CYQAA.</text:p>
        </text:list-item>
        <text:list-item>
          <text:p text:style-name="P11">Conduct the majority of their doctoral research in<text:s/>Cyprus.</text:p>
        </text:list-item>
        <text:list-item>
          <text:p text:style-name="P12">Be recruited through an open and transparent selection procedure.</text:p>
        </text:list-item>
        <text:list-item>
          <text:p text:style-name="P13">Be newly registered doctoral candidates after the Programme Call opening date.</text:p>
        </text:list-item>
      </text:list>
      <text:p text:style-name="P14">Both domestic and international candidates shall be eligible.</text:p>
      <text:p text:style-name="P15">MILESTONE-BASED FUNDING MECHANISM</text:p>
      <text:p text:style-name="P16">Funding is awarded to eligible organisations upon successful achievement and verification of predefined milestones.</text:p>
      <text:p text:style-name="P17">The maximum public funding per doctoral candidate is:</text:p>
      <text:p text:style-name="P18">Milestone 1: Attract Talent</text:p>
      <text:p text:style-name="P19">Funding: €5,000</text:p>
      <text:p text:style-name="P20">Payable Upon</text:p>
      <text:list text:style-name="LFO2" text:continue-numbering="true">
        <text:list-item>
          <text:p text:style-name="P21">Completion of recruitment process.</text:p>
        </text:list-item>
        <text:list-item>
          <text:p text:style-name="P22">Registration and enrolment of candidate in an accredited doctoral programme.</text:p>
        </text:list-item>
      </text:list>
      <text:p text:style-name="P23">Verification</text:p>
      <text:list text:style-name="LFO3" text:continue-numbering="true">
        <text:list-item>
          <text:p text:style-name="P24">Open international call documentation.</text:p>
        </text:list-item>
        <text:list-item>
          <text:p text:style-name="P25">Evaluation and recruitment records.</text:p>
        </text:list-item>
        <text:list-item>
          <text:p text:style-name="P26">Admission and registration certificate.</text:p>
        </text:list-item>
      </text:list>
      <text:p text:style-name="P27">Milestone 2: Research Progress</text:p>
      <text:soft-page-break/>
      <text:p text:style-name="P28">Funding: €5,000</text:p>
      <text:p text:style-name="P29">Payable Upon</text:p>
      <text:p text:style-name="P30">Successful completion of the second year review demonstrating:</text:p>
      <text:list text:style-name="LFO4" text:continue-numbering="true">
        <text:list-item>
          <text:p text:style-name="P31">Successful completion of all compulsory coursework and training requirements.</text:p>
        </text:list-item>
        <text:list-item>
          <text:p text:style-name="P32">Successful defence and approval of the PhD Research Proposal.</text:p>
        </text:list-item>
        <text:list-item>
          <text:p text:style-name="P33">Confirmation of continued enrolment in the<text:s/>doctoral programme.</text:p>
        </text:list-item>
      </text:list>
      <text:p text:style-name="P34">Verification</text:p>
      <text:list text:style-name="LFO5" text:continue-numbering="true">
        <text:list-item>
          <text:p text:style-name="P35">Official progress review report.</text:p>
        </text:list-item>
        <text:list-item>
          <text:p text:style-name="P36">Coursework completion records.</text:p>
        </text:list-item>
        <text:list-item>
          <text:p text:style-name="P37">Research proposal approval decision.</text:p>
        </text:list-item>
        <text:list-item>
          <text:p text:style-name="P38">Positive recommendation from the doctoral supervisory committee.</text:p>
        </text:list-item>
      </text:list>
      <text:p text:style-name="P39">Milestone 3: Research Excellence</text:p>
      <text:p text:style-name="P40">Funding: €5,000</text:p>
      <text:p text:style-name="P41">Payable Upon Achievement of at Least One of the Following</text:p>
      <text:list text:style-name="LFO6" text:continue-numbering="true">
        <text:list-item>
          <text:p text:style-name="P42">Publication in a top-tier journal.<text:s/></text:p>
        </text:list-item>
        <text:list-item>
          <text:p text:style-name="P43">Conference paper presented at a leading international conference.</text:p>
        </text:list-item>
        <text:list-item>
          <text:p text:style-name="P44">Patent application submission or Patent granted</text:p>
        </text:list-item>
        <text:list-item>
          <text:p text:style-name="P45">Copyrighted software<text:s/></text:p>
        </text:list-item>
        <text:list-item>
          <text:p text:style-name="P46">Significant dataset released<text:s/>publicly<text:s/></text:p>
        </text:list-item>
        <text:list-item>
          <text:p text:style-name="P47">Other discipline-specific excellence indicator approved by the RIF.</text:p>
        </text:list-item>
      </text:list>
      <text:p text:style-name="P48">Verification</text:p>
      <text:p text:style-name="P49">Evidence of the output and institutional confirmation of achievement.</text:p>
      <text:p text:style-name="P50">The RIF may use the services of an independent expert evaluator to assess the output<text:s/></text:p>
      <text:p text:style-name="P51">Milestone 4: Completion</text:p>
      <text:p text:style-name="P52"><text:span text:style-name="T53">Funding: €10,000</text:span></text:p>
      <text:p text:style-name="P54">Payable Upon</text:p>
      <text:list text:style-name="LFO7" text:continue-numbering="true">
        <text:list-item>
          <text:p text:style-name="P55">Successful defence of the doctoral thesis.</text:p>
        </text:list-item>
        <text:list-item>
          <text:p text:style-name="P56">Formal award of the doctoral degree.</text:p>
        </text:list-item>
      </text:list>
      <text:p text:style-name="P57">Verification</text:p>
      <text:list text:style-name="LFO8" text:continue-numbering="true">
        <text:list-item>
          <text:p text:style-name="P58">Degree award certificate.</text:p>
        </text:list-item>
      </text:list>
      <text:p text:style-name="P59">Bonus: Industry Engagement Bonus</text:p>
      <text:soft-page-break/>
      <text:p text:style-name="P60"><text:span text:style-name="T61">Funding: €5,000</text:span><text:s/>for industrial partner funding the PhD with<text:s/>a minimum of €10,000</text:p>
      <text:p text:style-name="P62">Payable Upon</text:p>
      <text:list text:style-name="LFO9" text:continue-numbering="true">
        <text:list-item>
          <text:p text:style-name="P63">Signature of a tripartite agreement between:<text:s/></text:p>
          <text:list text:continue-numbering="true">
            <text:list-item>
              <text:p text:style-name="P64">Doctoral Candidate</text:p>
            </text:list-item>
            <text:list-item>
              <text:p text:style-name="P65">Host Organisation</text:p>
            </text:list-item>
            <text:list-item>
              <text:p text:style-name="P66">Industrial Partner<text:s/></text:p>
            </text:list-item>
          </text:list>
        </text:list-item>
        <text:list-item>
          <text:p text:style-name="P67">Transfer of at least €10,000 by the industrial partner to the host organisation.</text:p>
        </text:list-item>
      </text:list>
      <text:p text:style-name="P68">Verification</text:p>
      <text:list text:style-name="LFO10" text:continue-numbering="true">
        <text:list-item>
          <text:p text:style-name="P69">Signed agreement.</text:p>
        </text:list-item>
        <text:list-item>
          <text:p text:style-name="P70">Evidence of funds transfer.</text:p>
        </text:list-item>
      </text:list>
      <text:p text:style-name="P71"/>
      <text:p text:style-name="P72">PROPOSAL SUBMISSION AND RIF SELECTION<text:s/></text:p>
      <text:p text:style-name="P73">To ensure broad participation and strengthen doctoral education capacity across the national research system, each eligible institution that successfully registers its interest under the Call<text:s/>will be allocated<text:s/><text:span text:style-name="T74">one doctoral award</text:span>.</text:p>
      <text:p text:style-name="P75">The award shall be attached to the institution and not to a specific academic supervisor at the time of application.</text:p>
      <text:p text:style-name="P76">Expression of Interest</text:p>
      <text:p text:style-name="P77">Interested institutions shall submit an Expression of Interest to the RIF containing:</text:p>
      <text:list text:style-name="LFO11" text:continue-numbering="true">
        <text:list-item>
          <text:p text:style-name="P78">Confirmation of eligibility.</text:p>
        </text:list-item>
        <text:list-item>
          <text:p text:style-name="P79">Evidence of accredited doctoral programmes.</text:p>
        </text:list-item>
        <text:list-item>
          <text:p text:style-name="P80">Commitment to implement the Programme requirements.</text:p>
        </text:list-item>
        <text:list-item>
          <text:p text:style-name="P81">Description of the internal selection procedure that will be used to identify the beneficiary academic supervisor and<text:s/>doctoral project.</text:p>
        </text:list-item>
      </text:list>
      <text:p text:style-name="P82">Upon successful verification of eligibility, the RIF will reserve one doctoral award.</text:p>
      <text:p text:style-name="P83">Internal Institutional Selection Process</text:p>
      <text:p text:style-name="P84">Each participating institution shall be responsible for conducting its own transparent, competitive and merit-based internal selection process to identify the academic staff member who will receive the award and host the doctoral candidate.</text:p>
      <text:p text:style-name="P85">The internal process shall:</text:p>
      <text:list text:style-name="LFO12" text:continue-numbering="true">
        <text:list-item>
          <text:p text:style-name="P86">Be openly announced within the institution.</text:p>
        </text:list-item>
        <text:list-item>
          <text:p text:style-name="P87">Ensure equal treatment of all eligible academic staff.</text:p>
        </text:list-item>
        <text:list-item>
          <text:p text:style-name="P88">Apply clear and documented selection criteria.</text:p>
        </text:list-item>
        <text:list-item>
          <text:p text:style-name="P89">Be conducted by an appropriately constituted evaluation or selection committee.</text:p>
        </text:list-item>
        <text:list-item>
          <text:p text:style-name="P90">Maintain records of the evaluation and decision-making process.</text:p>
        </text:list-item>
      </text:list>
      <text:p text:style-name="P91">Justification of Selection</text:p>
      <text:p text:style-name="P92">Following completion of the internal process, the institution shall submit to the RIF:</text:p>
      <text:list text:style-name="LFO13" text:continue-numbering="true">
        <text:list-item>
          <text:p text:style-name="P93">The selected academic supervisor.</text:p>
        </text:list-item>
        <text:list-item>
          <text:p text:style-name="P94">The proposed doctoral research topic.</text:p>
        </text:list-item>
        <text:list-item>
          <text:p text:style-name="P95">Details of the selected doctoral candidate.</text:p>
        </text:list-item>
        <text:list-item>
          <text:p text:style-name="P96">A report describing the internal selection procedure undertaken.</text:p>
        </text:list-item>
        <text:list-item>
          <text:p text:style-name="P97">A detailed justification<text:s/>of the final selection.</text:p>
        </text:list-item>
      </text:list>
      <text:p text:style-name="P98">The justification shall demonstrate:</text:p>
      <text:list text:style-name="LFO14" text:continue-numbering="true">
        <text:list-item>
          <text:p text:style-name="P99">The scientific excellence and relevance of the proposed research.</text:p>
        </text:list-item>
        <text:list-item>
          <text:p text:style-name="P100">The suitability and track record of the academic supervisor.</text:p>
        </text:list-item>
        <text:list-item>
          <text:p text:style-name="P101">The expected contribution to research, innovation or societal challenges.</text:p>
        </text:list-item>
        <text:list-item>
          <text:p text:style-name="P102">The reasons why the proposal was selected over other applications considered within the institution.</text:p>
        </text:list-item>
      </text:list>
      <text:p text:style-name="P103">RIF Verification</text:p>
      <text:p text:style-name="P104">The Foundation shall verify that:</text:p>
      <text:list text:style-name="LFO15" text:continue-numbering="true">
        <text:list-item>
          <text:p text:style-name="P105">The institution is eligible.</text:p>
        </text:list-item>
        <text:list-item>
          <text:p text:style-name="P106">The internal selection process was conducted in accordance with the<text:s/>Programme requirements.</text:p>
        </text:list-item>
        <text:list-item>
          <text:p text:style-name="P107">The proposed doctoral project falls within the Programme scope.</text:p>
        </text:list-item>
        <text:list-item>
          <text:p text:style-name="P108">The proposed milestones are achievable and measurable.</text:p>
        </text:list-item>
      </text:list>
      <text:p text:style-name="P109">The RIF reserves the right to request additional documentation regarding the internal selection process where necessary.</text:p>
      <text:p text:style-name="P110"/>
      <text:p text:style-name="P111"><text:span text:style-name="T112">PhD</text:span><text:span text:style-name="T113"><text:s/></text:span><text:span text:style-name="T114">MINT</text:span><text:span text:style-name="T115"><text:s/>– Κίνητρα βάσει Οροσήμων για Νέο Διδακτορικό Ερευνητικό Ταλέντο</text:span></text:p>
      <text:p text:style-name="P116">ΣΤΡΑΤΗΓΙΚΟΣ ΣΤΟΧΟΣ</text:p>
      <text:p text:style-name="P117">Το Πρόγραμμα παρέχει κίνητρα σε επιλέξιμους οργανισμούς για την προσέλκυση υψηλής ποιότητας υποψήφιων διδακτόρων, τη διευκόλυνση της προόδου τους κατά τη διάρκεια των διδακτορικών τους σπουδών και την αύξηση του αριθμού των διδακτόρων που αποφοιτούν στην Κύπρο.</text:p>
      <text:p text:style-name="P118">Παρέχει θεσμική χρηματοδότηση βάσει αποτελεσμάτων, συνδεδεμένη με την επιτυχή επίτευξη βασικών οροσήμων, συμπεριλαμβανομένης της επιλογής, της ερευνητικής προόδου, της ερευνητικής αριστείας και της ολοκλήρωσης του διδακτορικού. Περιλαμβάνει επίσης Μπόνους<text:s/><text:soft-page-break/>Βιομηχανικής Συμμετοχής, με στόχο την ενίσχυση της συμμετοχής του ιδιωτικού τομέα στη διδακτορική εκπαίδευση και έρευνα.</text:p>
      <text:p text:style-name="P119"><text:span text:style-name="T120">ΠΡΟΫΠΟΛΟΓΙΣΜΟΣ: €300.000</text:span></text:p>
      <text:p text:style-name="P121">ΕΠΙΛΕΞΙΜΟΙ ΟΡΓΑΝΙΣΜΟΙ</text:p>
      <text:p text:style-name="P122"><text:span text:style-name="T123">Επιλέξιμοι οργανισμοί είναι Ερευνητικοί Οργανισμοί που είναι εγκατεστημένοι και δραστηριοποιούνται στη Δημοκρατία της Κύπρου και προσφέρουν διδακτορικά προγράμματα αναγνωρισμένα από τον ΔΙΠΑΕ/</text:span>CYQAA<text:span text:style-name="T124">.</text:span></text:p>
      <text:p text:style-name="P125">ΕΠΙΛΕΞΙΜΟΙ ΥΠΟΨΗΦΙΟΙ ΔΙΔΑΚΤΟΡΕΣ</text:p>
      <text:p text:style-name="P126">Οι υποψήφιοι διδάκτορες που υποστηρίζονται στο πλαίσιο του Προγράμματος πρέπει:</text:p>
      <text:list text:style-name="LFO26" text:continue-numbering="true">
        <text:list-item>
          <text:p text:style-name="P127"><text:span text:style-name="T128">Να είναι επίσημα εγγεγραμμένοι σε διδακτορικό πρόγραμμα αναγνωρισμένο από τον ΔΙΠΑΕ/</text:span>CYQAA<text:span text:style-name="T129">.</text:span></text:p>
        </text:list-item>
        <text:list-item>
          <text:p text:style-name="P130">Να διεξάγουν το μεγαλύτερο μέρος της διδακτορικής τους έρευνας στην Κύπρο.</text:p>
        </text:list-item>
        <text:list-item>
          <text:p text:style-name="P131">Να έχουν επιλεγεί μέσω ανοικτής και διαφανούς διαδικασίας επιλογής.</text:p>
        </text:list-item>
        <text:list-item>
          <text:p text:style-name="P132">Να είναι νεοεγγραφέντες υποψήφιοι διδάκτορες μετά την ημερομηνία έναρξης της Πρόσκλησης του Προγράμματος.</text:p>
        </text:list-item>
      </text:list>
      <text:p text:style-name="P133">Επιλέξιμοι θα είναι κύπριοι και<text:s/>διεθνείς υποψήφιοι διδάκτορες.</text:p>
      <text:p text:style-name="P134">ΜΗΧΑΝΙΣΜΟΣ ΧΡΗΜΑΤΟΔΟΤΗΣΗΣ ΒΑΣΕΙ ΟΡΟΣΗΜΩΝ</text:p>
      <text:p text:style-name="P135">Η χρηματοδότηση χορηγείται σε επιλέξιμους οργανισμούς μετά την επιτυχή επίτευξη και επαλήθευση προκαθορισμένων οροσήμων.</text:p>
      <text:p text:style-name="P136">Η μέγιστη δημόσια χρηματοδότηση ανά υποψήφιο διδάκτορα είναι:</text:p>
      <text:p text:style-name="P137">Ορόσημο 1: Προσέλκυση Ταλέντου</text:p>
      <text:p text:style-name="P138"><text:span text:style-name="T139">Χρηματοδότηση: €5.000</text:span></text:p>
      <text:p text:style-name="P140"><text:span text:style-name="T141">Καταβάλλεται μετά:</text:span></text:p>
      <text:list text:style-name="LFO27" text:continue-numbering="true">
        <text:list-item>
          <text:p text:style-name="P142">Την ολοκλήρωση της διαδικασίας επιλογής.</text:p>
        </text:list-item>
        <text:list-item>
          <text:p text:style-name="P143">Την εγγραφή και φοίτηση του υποψηφίου σε διαπιστευμένο διδακτορικό πρόγραμμα.</text:p>
        </text:list-item>
      </text:list>
      <text:p text:style-name="P144"><text:span text:style-name="T145">Επαλήθευση</text:span></text:p>
      <text:list text:style-name="LFO28" text:continue-numbering="true">
        <text:list-item>
          <text:p text:style-name="P146">Τεκμηρίωση ανοικτής διεθνούς πρόσκλησης.</text:p>
        </text:list-item>
        <text:list-item>
          <text:p text:style-name="P147">Αρχεία αξιολόγησης και επιλογής.</text:p>
        </text:list-item>
        <text:list-item>
          <text:p text:style-name="P148">Πιστοποιητικό εισδοχής και εγγραφής.</text:p>
        </text:list-item>
      </text:list>
      <text:p text:style-name="P149">Ορόσημο 2: Ερευνητική Πρόοδος</text:p>
      <text:p text:style-name="P150"><text:span text:style-name="T151">Χρηματοδότηση: €5.000</text:span></text:p>
      <text:p text:style-name="P152"><text:span text:style-name="T153">Καταβάλλεται μετά:</text:span></text:p>
      <text:p text:style-name="P154">Την επιτυχή ολοκλήρωση της αξιολόγησης του δεύτερου έτους, η οποία αποδεικνύει:</text:p>
      <text:soft-page-break/>
      <text:list text:style-name="LFO29" text:continue-numbering="true">
        <text:list-item>
          <text:p text:style-name="P155">Την επιτυχή ολοκλήρωση όλων των υποχρεωτικών μαθημάτων και απαιτήσεων κατάρτισης.</text:p>
        </text:list-item>
        <text:list-item>
          <text:p text:style-name="P156">Την επιτυχή υποστήριξη και έγκριση της Ερευνητικής Πρότασης Διδακτορικού.</text:p>
        </text:list-item>
        <text:list-item>
          <text:p text:style-name="P157">Την επιβεβαίωση της συνέχισης της εγγραφής στο διδακτορικό πρόγραμμα.</text:p>
        </text:list-item>
      </text:list>
      <text:p text:style-name="P158"><text:span text:style-name="T159">Επαλήθευση</text:span></text:p>
      <text:list text:style-name="LFO30" text:continue-numbering="true">
        <text:list-item>
          <text:p text:style-name="P160">Επίσημη έκθεση αξιολόγησης προόδου.</text:p>
        </text:list-item>
        <text:list-item>
          <text:p text:style-name="P161">Αρχεία ολοκλήρωσης μαθημάτων.</text:p>
        </text:list-item>
        <text:list-item>
          <text:p text:style-name="P162">Απόφαση έγκρισης της ερευνητικής πρότασης.</text:p>
        </text:list-item>
        <text:list-item>
          <text:p text:style-name="P163">Θετική εισήγηση από την επιτροπή επίβλεψης του διδακτορικού.</text:p>
        </text:list-item>
      </text:list>
      <text:p text:style-name="P164">Ορόσημο 3: Ερευνητική Αριστεία</text:p>
      <text:p text:style-name="P165"><text:span text:style-name="T166">Χρηματοδότηση: €5.000</text:span></text:p>
      <text:p text:style-name="P167"><text:span text:style-name="T168">Καταβάλλεται μετά την επίτευξη τουλάχιστον ενός από τα ακόλουθα:</text:span></text:p>
      <text:list text:style-name="LFO31" text:continue-numbering="true">
        <text:list-item>
          <text:p text:style-name="P169">Δημοσίευση σε κορυφαίο επιστημονικό περιοδικό.</text:p>
        </text:list-item>
        <text:list-item>
          <text:p text:style-name="P170">Παρουσίαση επιστημονικής εργασίας σε κορυφαίο διεθνές συνέδριο.</text:p>
        </text:list-item>
        <text:list-item>
          <text:p text:style-name="P171">Υποβολή αίτησης για δίπλωμα ευρεσιτεχνίας ή χορήγηση διπλώματος ευρεσιτεχνίας.</text:p>
        </text:list-item>
        <text:list-item>
          <text:p text:style-name="P172">Λογισμικό που προστατεύεται με δικαιώματα πνευματικής ιδιοκτησίας.</text:p>
        </text:list-item>
        <text:list-item>
          <text:p text:style-name="P173">Δημόσια διάθεση σημαντικού συνόλου δεδομένων.</text:p>
        </text:list-item>
        <text:list-item>
          <text:p text:style-name="P174">Άλλος δείκτης αριστείας, ειδικός για τον εκάστοτε επιστημονικό κλάδο, ο οποίος εγκρίνεται από το ΙδΕΚ.</text:p>
        </text:list-item>
      </text:list>
      <text:p text:style-name="P175"><text:span text:style-name="T176">Επαλήθευση</text:span></text:p>
      <text:p text:style-name="P177">Στοιχεία που τεκμηριώνουν το ερευνητικό αποτέλεσμα και επιβεβαίωση της επίτευξής του από τον οργανισμό.</text:p>
      <text:p text:style-name="P178">Το ΙδΕΚ δύναται να χρησιμοποιεί τις υπηρεσίες ανεξάρτητου εμπειρογνώμονα αξιολόγησης για την αξιολόγηση του αποτελέσματος.</text:p>
      <text:p text:style-name="P179">Ορόσημο 4: Ολοκλήρωση</text:p>
      <text:p text:style-name="P180"><text:span text:style-name="T181">Χρηματοδότηση: €10.000</text:span></text:p>
      <text:p text:style-name="P182"><text:span text:style-name="T183">Καταβάλλεται μετά:</text:span></text:p>
      <text:list text:style-name="LFO32" text:continue-numbering="true">
        <text:list-item>
          <text:p text:style-name="P184">Την επιτυχή υποστήριξη της διδακτορικής διατριβής.</text:p>
        </text:list-item>
        <text:list-item>
          <text:p text:style-name="P185">Την επίσημη απονομή του διδακτορικού τίτλου.</text:p>
        </text:list-item>
      </text:list>
      <text:p text:style-name="P186"><text:span text:style-name="T187">Επαλήθευση</text:span></text:p>
      <text:list text:style-name="LFO33" text:continue-numbering="true">
        <text:list-item>
          <text:p text:style-name="P188">Πιστοποιητικό απονομής του διδακτορικού τίτλου.</text:p>
        </text:list-item>
      </text:list>
      <text:p text:style-name="P189">Μπόνους: Μπόνους Βιομηχανικής Συμμετοχής</text:p>
      <text:soft-page-break/>
      <text:p text:style-name="P190"><text:span text:style-name="T191">Χρηματοδότηση: €5.000 για βιομηχανικό εταίρο που χρηματοδοτεί το διδακτορικό με ελάχιστη συνεισφορά €10.000</text:span></text:p>
      <text:p text:style-name="P192"><text:span text:style-name="T193">Καταβάλλεται μετά:</text:span></text:p>
      <text:list text:style-name="LFO34" text:continue-numbering="true">
        <text:list-item>
          <text:p text:style-name="P194">Την υπογραφή τριμερούς συμφωνίας μεταξύ:</text:p>
          <text:list text:continue-numbering="true">
            <text:list-item>
              <text:p text:style-name="P195">του Υποψηφίου Διδάκτορα,</text:p>
            </text:list-item>
            <text:list-item>
              <text:p text:style-name="P196">του Οργανισμού Υποδοχής,</text:p>
            </text:list-item>
            <text:list-item>
              <text:p text:style-name="P197">του Βιομηχανικού Εταίρου.</text:p>
            </text:list-item>
          </text:list>
        </text:list-item>
        <text:list-item>
          <text:p text:style-name="P198">Τη μεταφορά τουλάχιστον €10.000 από τον βιομηχανικό εταίρο στον<text:s/>ερευνητικό οργανισμό.</text:p>
        </text:list-item>
      </text:list>
      <text:p text:style-name="P199"><text:span text:style-name="T200">Επαλήθευση</text:span></text:p>
      <text:list text:style-name="LFO35" text:continue-numbering="true">
        <text:list-item>
          <text:p text:style-name="P201">Υπογεγραμμένη συμφωνία.</text:p>
        </text:list-item>
        <text:list-item>
          <text:p text:style-name="P202">Στοιχεία που τεκμηριώνουν τη μεταφορά των χρημάτων.</text:p>
        </text:list-item>
      </text:list>
      <text:p text:style-name="P203">ΥΠΟΒΟΛΗ ΠΡΟΤΑΣΗΣ ΚΑΙ ΕΠΙΛΟΓΗ ΑΠΟ ΤΟ ΙΔΕΚ</text:p>
      <text:p text:style-name="P204">Για τη διασφάλιση ευρείας συμμετοχής και την ενίσχυση της δυναμικότητας της διδακτορικής εκπαίδευσης σε ολόκληρο το εθνικό ερευνητικό σύστημα, σε κάθε επιλέξιμο οργανισμό που θα εγγράψει επιτυχώς το ενδιαφέρον του στο πλαίσιο της Πρόσκλησης θα κατανεμηθεί μία χορηγία για διδακτορική θέση.</text:p>
      <text:p text:style-name="P205">Η χορηγία θα συνδέεται με τον οργανισμό και όχι με συγκεκριμένο ακαδημαϊκό επόπτη κατά το στάδιο της υποβολής.</text:p>
      <text:p text:style-name="P206">Εκδήλωση Ενδιαφέροντος</text:p>
      <text:p text:style-name="P207">Οι ενδιαφερόμενοι οργανισμοί θα υποβάλλουν στο ΙδΕΚ Εκδήλωση Ενδιαφέροντος που θα περιλαμβάνει:</text:p>
      <text:list text:style-name="LFO36" text:continue-numbering="true">
        <text:list-item>
          <text:p text:style-name="P208">Επιβεβαίωση της επιλεξιμότητας.</text:p>
        </text:list-item>
        <text:list-item>
          <text:p text:style-name="P209">Τεκμηρίωση διαπιστευμένων διδακτορικών προγραμμάτων.</text:p>
        </text:list-item>
        <text:list-item>
          <text:p text:style-name="P210">Δέσμευση για την υλοποίηση των απαιτήσεων του Προγράμματος.</text:p>
        </text:list-item>
        <text:list-item>
          <text:p text:style-name="P211">Περιγραφή της εσωτερικής διαδικασίας επιλογής που θα χρησιμοποιηθεί για τον προσδιορισμό του ακαδημαϊκού επόπτη που θα λάβει τη χορηγία και του διδακτορικού έργου.</text:p>
        </text:list-item>
      </text:list>
      <text:p text:style-name="P212">Μετά την επιτυχή επαλήθευση της επιλεξιμότητας, το ΙδΕΚ θα δεσμεύει μία χορηγία για διδακτορική θέση.</text:p>
      <text:p text:style-name="P213">ΕΣΩΤΕΡΙΚΗ ΔΙΑΔΙΚΑΣΙΑ ΕΠΙΛΟΓΗΣ ΤΟΥ ΟΡΓΑΝΙΣΜΟΥ</text:p>
      <text:p text:style-name="P214">Κάθε συμμετέχων οργανισμός θα είναι υπεύθυνος για τη διεξαγωγή της δικής του διαφανούς, ανταγωνιστικής και αξιοκρατικής εσωτερικής διαδικασίας επιλογής, με σκοπό τον προσδιορισμό του μέλους του ακαδημαϊκού προσωπικού που θα λάβει τη χορηγία και θα φιλοξενήσει τον υποψήφιο διδάκτορα.</text:p>
      <text:p text:style-name="P215">Η εσωτερική διαδικασία θα πρέπει:</text:p>
      <text:soft-page-break/>
      <text:list text:style-name="LFO37" text:continue-numbering="true">
        <text:list-item>
          <text:p text:style-name="P216">Να ανακοινώνεται ανοικτά εντός του οργανισμού.</text:p>
        </text:list-item>
        <text:list-item>
          <text:p text:style-name="P217">Να διασφαλίζει ίση μεταχείριση όλων των επιλέξιμων μελών του ακαδημαϊκού προσωπικού.</text:p>
        </text:list-item>
        <text:list-item>
          <text:p text:style-name="P218">Να εφαρμόζει σαφή και τεκμηριωμένα κριτήρια επιλογής.</text:p>
        </text:list-item>
        <text:list-item>
          <text:p text:style-name="P219">Να διενεργείται από κατάλληλα συγκροτημένη επιτροπή αξιολόγησης ή επιλογής.</text:p>
        </text:list-item>
        <text:list-item>
          <text:p text:style-name="P220">Να τηρεί αρχεία της διαδικασίας αξιολόγησης και λήψης αποφάσεων.</text:p>
        </text:list-item>
      </text:list>
      <text:p text:style-name="P221">ΑΙΤΙΟΛΟΓΗΣΗ ΤΗΣ ΕΠΙΛΟΓΗΣ</text:p>
      <text:p text:style-name="P222">Μετά την ολοκλήρωση της εσωτερικής διαδικασίας, ο οργανισμός θα υποβάλλει στο ΙδΕΚ:</text:p>
      <text:list text:style-name="LFO38" text:continue-numbering="true">
        <text:list-item>
          <text:p text:style-name="P223">Τον επιλεγέντα ακαδημαϊκό επόπτη.</text:p>
        </text:list-item>
        <text:list-item>
          <text:p text:style-name="P224">Το προτεινόμενο θέμα της διδακτορικής έρευνας.</text:p>
        </text:list-item>
        <text:list-item>
          <text:p text:style-name="P225">Τα στοιχεία του επιλεγέντος υποψηφίου διδάκτορα.</text:p>
        </text:list-item>
        <text:list-item>
          <text:p text:style-name="P226">Έκθεση που περιγράφει την εσωτερική διαδικασία επιλογής που ακολουθήθηκε.</text:p>
        </text:list-item>
        <text:list-item>
          <text:p text:style-name="P227">Αναλυτική αιτιολόγηση της τελικής επιλογής.</text:p>
        </text:list-item>
      </text:list>
      <text:p text:style-name="P228">Η αιτιολόγηση θα πρέπει να τεκμηριώνει:</text:p>
      <text:list text:style-name="LFO39" text:continue-numbering="true">
        <text:list-item>
          <text:p text:style-name="P229">Την επιστημονική αριστεία και συνάφεια της προτεινόμενης έρευνας.</text:p>
        </text:list-item>
        <text:list-item>
          <text:p text:style-name="P230">Την καταλληλότητα και το ιστορικό ερευνητικών επιτευγμάτων του ακαδημαϊκού επόπτη.</text:p>
        </text:list-item>
        <text:list-item>
          <text:p text:style-name="P231">Την αναμενόμενη συμβολή στην έρευνα, την καινοτομία ή την αντιμετώπιση κοινωνικών προκλήσεων.</text:p>
        </text:list-item>
        <text:list-item>
          <text:p text:style-name="P232">Τους λόγους για τους οποίους η πρόταση επιλέχθηκε έναντι άλλων αιτήσεων που εξετάστηκαν στο πλαίσιο του οργανισμού.</text:p>
        </text:list-item>
      </text:list>
      <text:p text:style-name="P233">ΕΠΑΛΗΘΕΥΣΗ ΑΠΟ ΤΟ ΙΔΕΚ</text:p>
      <text:p text:style-name="P234">Το Ίδρυμα θα επαληθεύει ότι:</text:p>
      <text:list text:style-name="LFO40" text:continue-numbering="true">
        <text:list-item>
          <text:p text:style-name="P235">Ο οργανισμός είναι επιλέξιμος.</text:p>
        </text:list-item>
        <text:list-item>
          <text:p text:style-name="P236">Η εσωτερική διαδικασία επιλογής διεξήχθη σύμφωνα με τις απαιτήσεις του Προγράμματος.</text:p>
        </text:list-item>
        <text:list-item>
          <text:p text:style-name="P237">Το προτεινόμενο διδακτορικό έργο εμπίπτει στο πεδίο εφαρμογής του Προγράμματος.</text:p>
        </text:list-item>
        <text:list-item>
          <text:p text:style-name="P238">Τα προτεινόμενα ορόσημα είναι εφικτά και μετρήσιμα.</text:p>
        </text:list-item>
      </text:list>
      <text:p text:style-name="P239">Το ΙδΕΚ διατηρεί το δικαίωμα να ζητήσει πρόσθετα έγγραφα σχετικά με την εσωτερική διαδικασία επιλογής, όπου αυτό κρίνεται απαραίτητο.</text:p>
      <text:p text:style-name="P240"/>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fo:font-size="10pt" style:font-size-asian="10pt"/>
    </style:style>
    <style:style style:name="WW_CharLFO34LVL2" style:family="text">
      <style:text-properties style:font-name="Courier New"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5LVL1" style:family="text">
      <style:text-properties style:font-name="Symbol" fo:font-size="10pt" style:font-size-asian="10pt"/>
    </style:style>
    <style:style style:name="WW_CharLFO35LVL2" style:family="text">
      <style:text-properties style:font-name="Courier New"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Courier New"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style style:name="WW_CharLFO38LVL1" style:family="text">
      <style:text-properties style:font-name="Symbol" fo:font-size="10pt" style:font-size-asian="10pt"/>
    </style:style>
    <style:style style:name="WW_CharLFO38LVL2" style:family="text">
      <style:text-properties style:font-name="Courier New"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Symbol"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heodoros Loukaidis</meta:initial-creator>
    <dc:creator>Anna Maria Christoforou</dc:creator>
    <meta:creation-date>2026-09-14T07:46:00Z</meta:creation-date>
    <dc:date>2026-09-14T08:08:00Z</dc:date>
    <meta:template xlink:href="Normal" xlink:type="simple"/>
    <meta:editing-cycles>5</meta:editing-cycles>
    <meta:editing-duration>PT1260S</meta:editing-duration>
    <meta:document-statistic meta:page-count="8" meta:paragraph-count="25" meta:word-count="1902" meta:character-count="12725" meta:row-count="90" meta:non-whitespace-character-count="10848"/>
  </office:meta>
</office:document-meta>
</file>